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для-служащих-3"/>Памятка для служащих-3<text:bookmark-end text:name="памятка-для-служащих-3"/></text:h>
      <text:p text:style-name="First_20_paragraph">29.06.2020</text:p>
      <text:h text:style-name="Heading_20_3" text:outline-level="3"><text:bookmark-start text:name="памятка-для-служащих-3-1"/><text:a xlink:type="simple" xlink:href="https://marino.mos.ru/presentations/%D0%9F%D0%B0%D0%BC%D1%8F%D1%82%D0%BA%D0%B0%20%D0%B4%D0%BB%D1%8F%20%D1%81%D0%BB%D1%83%D0%B6%D0%B0%D1%89%D0%B8%D1%85-3.pdf" office:name=""><text:span text:style-name="Definition">Памятка для служащих-3</text:span></text:a><text:bookmark-end text:name="памятка-для-служащих-3-1"/></text:h>
      <text:p text:style-name="First_20_paragraph"><text:line-break/></text:p>
      <text:p text:style-name="Text_20_body">Адрес страницы: <text:a xlink:type="simple" xlink:href="http://solntsevo.mos.ru/anti-corruption/methodical-materials/detail/8995799.html" office:name=""><text:span text:style-name="Definition">http://solntsevo.mos.ru/anti-corruption/methodical-materials/detail/8995799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3T09:44:51Z</meta:creation-date>
    <dc:date>2023-10-03T09:44:51Z</dc:date>
  </office:meta>
</office:document-meta>
</file>