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ногоборье-футбол-и-комиксы-онлайн-проекты-московского-центра-патриот.спорт-в-минувшем-учебном-году"/>Многоборье, футбол и комиксы: онлайн-проекты Московского центра «Патриот.Спорт» в минувшем учебном году<text:bookmark-end text:name="многоборье-футбол-и-комиксы-онлайн-проекты-московского-центра-патриот.спорт-в-минувшем-учебном-году"/></text:h>
      <text:p text:style-name="First_20_paragraph">08.07.2021</text:p>
      <text:p text:style-name="Text_20_body">В 2020/21 учебном году больше 120 тысяч школьников и учащихся колледжей из российской столицы стали участниками дистанционных спортивных проектов от Московского центра «Патриот.Спорт».</text:p>
      <text:p text:style-name="Text_20_body">Ребятам представили современные форматы спортивных событий. Это - онлайн-челленджи, конкурсы видео, тренировки в прямом эфире и многое другое, что является неотъемлемой частью физкультурно-спортивного воспитания в наше время.</text:p>
      <text:p text:style-name="Text_20_body">«Мы стараемся делать спортивные мероприятия в Сети разнообразными, яркими и запоминающимися. Дети и подростки легко могут найти подходящее занятие с учетом своих физических возможностей, возраста и увлечений», — заявил Марат Кучушев, директор Московского центра «Патриот.Спорт».</text:p>
      <text:p text:style-name="Text_20_body">Самый большой цикл - «Президентские состязания» для учеников 1–11-х классов. Они проходили онлайн-тесты с вопросами о спорте, а также выполняли задания для своих возрастных групп. Ученики поучаствовали в многоборье и конкурсе музыкальных и художественных номеров. В рамках городского этапа были заявлены 70 тысяч школьников, регионального – более 7 тысяч человек.</text:p>
      <text:p text:style-name="Text_20_body">Также состоялся фестиваль «Футбол в школе», его провели в два этапа. В региональном туре участие приняли свыше 10 тысяч ребят из 23 организаций. Им нужно было создать видеоролики домашних тренировок, спортивное меню, посостязаться в викторинах, конкурсах болельщиков. Примерно 3 тысяч ребят присоединились к спортивно-интеллектуальному конкурсу «Звезда школьного спорта».<text:line-break/><text:line-break/>Большая популярность отмечена у шахматных турниров «Белая ладья», «Пешка и ферзь», «Чудо-шашки», «Юный шашист». Кроме того, в программе были предусмотрены занятия для детей с ограниченными возможностями здоровья в рамках спартакиад «Инваспорта» и «Надежда».</text:p>
      <text:p text:style-name="Text_20_body">Также популярными стали проекты «Спортивный талисман», «Спорткомикс», направленные на развитие творческого потенциала. Работы детей появились на футболках с логотипом Московского центра «Патриот.Спорт». «ЦСКА — моя команда» и «Красно-синий художник» - еще два востребованных конкурса.</text:p>
      <text:p text:style-name="Text_20_body">Напомним, в 2022 году школьников и студентов колледжей ждет новая программа мероприятий. Следить за ней можно <text:a xlink:type="simple" xlink:href="https://patriotsport.moscow/" office:name=""><text:span text:style-name="Definition">на сайте «Патриот.Спорт»</text:span></text:a>.</text:p>
      <text:p text:style-name="Text_20_body">Фото: mos.ru</text:p>
      <text:p text:style-name="Text_20_body"><text:line-break/></text:p>
      <text:p text:style-name="Text_20_body">Адрес страницы: <text:a xlink:type="simple" xlink:href="http://solntsevo.mos.ru/presscenter/news/detail/10089171.html" office:name=""><text:span text:style-name="Definition">http://solntsevo.mos.ru/presscenter/news/detail/10089171.html</text:span></text:a></text:p>
      <text:p text:style-name="Text_20_body"><text:a xlink:type="simple" xlink:href="http://solntsevo.mos.ru" office:name=""><text:span text:style-name="Definition">Управа района Солнц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10:46:35Z</meta:creation-date>
    <dc:date>2023-06-21T10:46:35Z</dc:date>
  </office:meta>
</office:document-meta>
</file>