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днем-рождения-московская-сторонушка"/>С Днем Рождения, «Московская сторонушка»!<text:bookmark-end text:name="с-днем-рождения-московская-сторонушка"/></text:h>
      <text:p text:style-name="First_20_paragraph">23.04.2014</text:p>
      <text:p text:style-name="Text_20_body">Встал на сцену хор народный!<text:line-break/>Тридцать девок и ребят.<text:line-break/>Строго, чинно, благородно<text:line-break/>В зал улыбчиво глядят.</text:p>
      <text:p text:style-name="Text_20_body">Сарафаны голубые -<text:line-break/>Словно в реченьке вода,<text:line-break/>А узоры золотые<text:line-break/>Ярче солнышка горят!</text:p>
      <text:p text:style-name="Text_20_body"><text:span text:style-name="T1">Участник хора «Московская сторонушка» Б.Ф. Петрунин</text:span></text:p>
      <text:p text:style-name="Text_20_body">Вот уже 30 лет в нашем солнечном районе под крышей Концертного зала «Солнцево» Государственного бюджетного учреждения культуры г. Москвы «Территориальной клубной системы «Солнцево» живет и процветает удивительный талантливый творческий коллектив, который знают и любят все от мала до велика.</text:p>
      <text:p text:style-name="Text_20_body">Хор русской песни «Московская сторонушка» родился в марте 1984 года. За многие годы успешной и плодотворной работы коллектив стал неоднократным победителем районных, окружных, городских, всероссийских, международных конкурсов и фестивалей. В 2003 году защитил звание «Народный коллектив», и по сей день гордо носит этот высокий статус. За свою творческую деятельность хор насчитывает более 400 концертов на площадках Москвы и других городов нашей необъятной Родины. В репертуаре коллектива русские народные песни, хороводы, казачьи игровые, плясовые и авторские. В истории коллектива выступления на радио «Резонанс», «Народное радио», участие в съемках художественного фильма «Отец» режиссера Ивана Соловова на киностудии «Мосфильм», концертная программа в Кремлевском Дворце Съездов.</text:p>
      <text:p text:style-name="Text_20_body">Под руководством талантливого и профессионального руководителя Татьяны Кошевой, хор добился высоких результатов, стал любимым коллективом не только жителей района Солнцево, но и других регионов.</text:p>
      <text:p text:style-name="Text_20_body">В коллективе занимаются интересные и замечательные люди различных профессий. Инженеров и директоров, воспитателей и учителей, докторов и военных объединяет одно – любовь к народной песне. Два раза в неделю, по вечерам, с разных уголков Москвы участники хора съезжаются на репетиции, с удовольствием ставят новые постановки и участвуют в концертных программах. Есть в коллективе участники, которые занимаются и поют в хоре с момента его рождения. Они являются той движущей силой, благодаря которой много лет со сцены звучат берущие за душу народные песни.</text:p>
      <text:p text:style-name="Text_20_body">22 апреля 2014 года в Концертном зале «Солнцево» состоялась грандиозная юбилейная программа хора. Более двух часов со сцены звучали самые известные и любимые всеми народные песни. С 30-летним юбилеем хор «Московская сторонушка» пришли поздравить друзья и соратники. Выступления Народных коллективов «Кантилена», «Берегиня» и «Солнцевские ложкари» красиво дополнили юбилейную программу хора, а номера ансамбля «Околица» ДК «Московский» и хореографического ансамбля «Юность» Московского городского дома учителя стали великолепным сюрпризом для зрителей.</text:p>
      <text:p text:style-name="Text_20_body">Мы от всей души поздравляем Народный коллектив «Хор русской песни «Московская сторонушка» с 30-летним юбилеем! Желаем творческих успехов, неутомимой энергии и удачи в достижении высоких целей!</text:p>
      <text:p text:style-name="Text_20_body"><text:span text:style-name="T1">С уважением,</text:span><text:line-break/><text:span text:style-name="T1">художественный руководитель</text:span><text:line-break/><text:span text:style-name="T1">ГБУК г. Москвы «ТКС «Солнцево»</text:span><text:line-break/><text:span text:style-name="T1">Александра Веселова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solntsevo.mos.ru/presscenter/news/detail/1013733.html" office:name=""><text:span text:style-name="Definition">http://solntsevo.mos.ru/presscenter/news/detail/1013733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21:14:05Z</meta:creation-date>
    <dc:date>2023-05-23T21:14:05Z</dc:date>
  </office:meta>
</office:document-meta>
</file>