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д-продлил-на-месяц-арест-валерии-башкировой-сбившей-трех-детей-в-солнцеве"/>Суд продлил на месяц арест Валерии Башкировой, сбившей трех детей в Солнцеве<text:bookmark-end text:name="суд-продлил-на-месяц-арест-валерии-башкировой-сбившей-трех-детей-в-солнцеве"/></text:h>
      <text:p text:style-name="First_20_paragraph">14.09.2021</text:p>
      <text:p text:style-name="Text_20_body">Тверской районный суд столицы продлил срок содержания под стражей Валерии Башкировой, которая сбила трех детей на пешеходном переходе в Солнцеве. Об этом <text:a xlink:type="simple" xlink:href="https://www.mskagency.ru/materials/3148503" office:name=""><text:span text:style-name="Definition">сообщает</text:span></text:a> АГН «Москва» со ссылкой на пресс-службу суда.</text:p>
      <text:p text:style-name="Text_20_body">Обвиняемая пробудет под стражей до 16 октября.</text:p>
      <text:p text:style-name="Text_20_body">Напомним, изначально девушка была помещена под домашний арест, ей предъявили обвинение по статье «Нарушение лицом, управляющим автомобилем, правил дорожного движения, повлекшее по неосторожности смерть человека».</text:p>
      <text:p text:style-name="Text_20_body">После того как второй попавший в ДТП ребенок скончался в больнице, обвинение было переквалифицировано на статью «Нарушение лицом, управляющим автомобилем, правил дорожного движения, повлекшее по неосторожности смерть двух и более лиц». Башкирову по решению суда заключили под стражу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solntsevo.mos.ru/presscenter/news/detail/10253490.html" office:name=""><text:span text:style-name="Definition">http://solntsevo.mos.ru/presscenter/news/detail/1025349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4T00:51:06Z</meta:creation-date>
    <dc:date>2024-10-24T00:51:06Z</dc:date>
  </office:meta>
</office:document-meta>
</file>