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гкоатлетическая-эстафета-солнечный-круг-при-поддержке-благотворительного-фонда-участие"/>Легкоатлетическая эстафета «Солнечный круг» при поддержке благотворительного фонда «Участие»<text:bookmark-end text:name="легкоатлетическая-эстафета-солнечный-круг-при-поддержке-благотворительного-фонда-участие"/></text:h>
      <text:p text:style-name="First_20_paragraph">08.05.2014</text:p>
      <text:p text:style-name="Text_20_body">7 мая 2014 года в районе Солнцево прошла легкоатлетическая эстафета «Солнечный круг» при поддержке благотворительного фонда «Участие». В соревнованиях участвовали старшеклассники 12-ти школ района.</text:p>
      <text:p text:style-name="Text_20_body">С приветственным словом к юным спортсменам обратился первый заместитель главы управы района Солнцево Александр Дёмин, который пожелал каждой команде удачи и победы. Эстафета была разделена на 10 этапов по 200-300 метров с участием 6-ти юношей и 4-х девушек. Борьба за первенство завязалась нешуточная, ученики преодолевали этап за этапом на улице Авиаторов, на которых их поддерживали наставники, друзья и одноклассники.</text:p>
      <text:p text:style-name="Text_20_body">Победителями соревнований оказались ученики школы № 1011, второе место заняла школа № 1004, третье – Центр образования № 1364. Поздравляем победителей и желаем успехов в следующем году! Все участники соревнований получили кубки, медали и сладкие призы.</text:p>
      <text:p text:style-name="Text_20_body">Фото Александра Денщикова<text:line-break/></text:p>
      <text:p text:style-name="Text_20_body"><text:line-break/></text:p>
      <text:p text:style-name="Text_20_body">Адрес страницы: <text:a xlink:type="simple" xlink:href="http://solntsevo.mos.ru/presscenter/news/detail/1031225.html" office:name=""><text:span text:style-name="Definition">http://solntsevo.mos.ru/presscenter/news/detail/1031225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6T00:14:18Z</meta:creation-date>
    <dc:date>2025-05-16T00:14:18Z</dc:date>
  </office:meta>
</office:document-meta>
</file>