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ы-борца-приняли-участие-в-международном-турнире-по-тхэквондо"/>Спортсмены «Борца» приняли участие в международном турнире по тхэквондо<text:bookmark-end text:name="спортсмены-борца-приняли-участие-в-международном-турнире-по-тхэквондо"/></text:h>
      <text:p text:style-name="First_20_paragraph">22.10.2021</text:p>
      <text:p text:style-name="Text_20_body">Спортсмены школы «Борец» принимали участие в международном турнире по тхэквондо «Союза развития боевых искусств «Запад-восток». Об этом <text:a xlink:type="simple" xlink:href="http://www.borec.ru/news/2702.php" office:name=""><text:span text:style-name="Definition">сообщается</text:span></text:a> на сайте спортивной организации.</text:p>
      <text:p text:style-name="Text_20_body">18 октября в турнире участвовали борцы из регионов страны, из Белоруссии и Узбекистана. Воспитанники школы завоевали 7 золотых, 7 серебряных и 8 бронзовых наград. I место заняли:</text:p>
      <text:p text:style-name="Text_20_body">- Мкртчян Гагик (51 кг),<text:line-break/>- Семенихин Максим (55 кг);<text:line-break/>- Агамова Мария (44 кг);<text:line-break/>- Дейниченко Александр (57 кг);<text:line-break/>- Игнатов Арсений (48 кг);<text:line-break/>- Карапетян Милана (44 кг);<text:line-break/>- Бочинская Вероника (44 кг).</text:p>
      <text:p text:style-name="Text_20_body">Посмотреть список победителей можно по ссылке. На сайте школы с успехом поздравили спортсменов и их тренеров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solntsevo.mos.ru/presscenter/news/detail/10347528.html" office:name=""><text:span text:style-name="Definition">http://solntsevo.mos.ru/presscenter/news/detail/10347528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1:01:24Z</meta:creation-date>
    <dc:date>2023-05-26T01:01:24Z</dc:date>
  </office:meta>
</office:document-meta>
</file>