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готовятся-к-проведению-весеннего-велофестиваля"/>В Москве готовятся к проведению весеннего велофестиваля<text:bookmark-end text:name="в-москве-готовятся-к-проведению-весеннего-велофестиваля"/></text:h>
      <text:p text:style-name="First_20_paragraph">20.04.2023</text:p>
      <text:p text:style-name="Text_20_body"><text:line-break/></text:p>
      <text:p text:style-name="Text_20_body">В Москве 21 мая пройдет весенний велофестиваль. Департамент транспорта и развития дорожно-транспортной инфраструктуры города уже начал активно готовиться к проведению мероприятию.</text:p>
      <text:p text:style-name="Text_20_body"><text:line-break/></text:p>
      <text:p text:style-name="Text_20_body">Московский велофестиваль – самый масштабный праздник в поддержку развития велосипедной культуры, в котором ежегодно принимают участие порядка 100 тысяч человек, причем не только из Москвы и области, но из других регионов, например, Санкт-Петербурга, Ярославля, Ростова и Краснодара. Его цель не только популяризация велосипеда как удобного городского вида транспорта, но и объединение велосипедного сообщества и вовлечение новых участников, а также пропаганда ЗОЖ. Мероприятие будет интересно тем, что хочет интересно и с пользой для здоровья провести время, почувствовать себя частью велодвижения и найти единомышленников.</text:p>
      <text:p text:style-name="Text_20_body"><text:line-break/></text:p>
      <text:p text:style-name="Text_20_body">По маршруту следования велофестиваля развернут тематические интерактивные зоны, которые будут посвящены передовым проектам Департамента транспорта.</text:p>
      <text:p text:style-name="Text_20_body"><text:line-break/></text:p>
      <text:p text:style-name="Text_20_body">“В этом году вас ждут сразу 4 фестивальных городка, которые символизируют наши транспортные проекты — Большую кольцевую линию, Московские центральные диаметры и Московский скоростной диаметр. На каждой площадке будут конкурсы, выступления музыкантов и зоны отдыха”, - обещают организаторы.</text:p>
      <text:p text:style-name="Text_20_body"><text:line-break/></text:p>
      <text:p text:style-name="Text_20_body">Всех желающих приглашают принять участие в велофестивале. Участников ждут 21 мая в 12:00 на проспекте Академика Сахарова со стороны Площади трех вокзалов. В 13:00 ожидается старт велоколонны по Садовому кольцу. Протяженность маршрута составит 16 километр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solntsevo.mos.ru/presscenter/news/detail/11544320.html" office:name=""><text:span text:style-name="Definition">http://solntsevo.mos.ru/presscenter/news/detail/11544320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11:02:57Z</meta:creation-date>
    <dc:date>2023-05-23T11:02:57Z</dc:date>
  </office:meta>
</office:document-meta>
</file>