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лнцеве-сотрудники-госавтоинспекции-провели-акцию-родительский-патруль"/>В Солнцеве сотрудники Госавтоинспекции провели акцию «Родительский патруль»<text:bookmark-end text:name="в-солнцеве-сотрудники-госавтоинспекции-провели-акцию-родительский-патруль"/></text:h>
      <text:p text:style-name="First_20_paragraph">25.05.2023</text:p>
      <text:p text:style-name="Text_20_body">Сотрудники Отдела ГИБДД Западного округа столицы в рамках городского профилактического мероприятия «Здравствуй, лето!» провели акцию «Родительский патруль» в районе Солнцево. Об этом <text:a xlink:type="simple" xlink:href="https://xn--80anw.xn--j1adp.xn--b1aew.xn--p1ai/news/item/38544749/" office:name=""><text:span text:style-name="Definition">информирует</text:span></text:a> сайт УВД по ЗАО Главного управления МВД России по Москве.</text:p>
      <text:p text:style-name="Text_20_body">Инспекторы ГИБДД совместно с детьми из отряда ЮИД, представителями общественности и преподавателями школы № 1542 проводили профилактические беседы с учащимися и родителями о важности соблюдения правил дорожного движения при передвижении на средствах индивидуальной мобильности, а также о правильном переходе проезжей части.</text:p>
      <text:p text:style-name="Text_20_body">При этом ребята из отряда ЮИД раздавали детям буклеты по ПДД, а родителям - листовки по безопасности дорожного движения.</text:p>
      <text:p text:style-name="Text_20_body">Мероприятие проходило 23 мая. Проведение подобных акций направлено на сокращение количества дорожно-транспортных происшествий с участием несовершеннолетних.</text:p>
      <text:p text:style-name="Text_20_body">-- Фото: mos.ru</text:p>
      <text:p text:style-name="Text_20_body"><text:line-break/></text:p>
      <text:p text:style-name="Text_20_body">Адрес страницы: <text:a xlink:type="simple" xlink:href="http://solntsevo.mos.ru/presscenter/news/detail/11610963.html" office:name=""><text:span text:style-name="Definition">http://solntsevo.mos.ru/presscenter/news/detail/11610963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1:23:53Z</meta:creation-date>
    <dc:date>2023-05-25T21:23:53Z</dc:date>
  </office:meta>
</office:document-meta>
</file>