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1002-завершилась-летняя-программа-прогресс"/>В школе № 1002 завершилась летняя программа «Прогресс»<text:bookmark-end text:name="в-школе-1002-завершилась-летняя-программа-прогресс"/></text:h>
      <text:p text:style-name="First_20_paragraph">23.06.2023</text:p>
      <text:p text:style-name="Text_20_body">В школе № 1002 завершила свою работу летняя программа «Прогресс», целью которой были три вектора деятельности: образовательный, оздоровительный и познавательный. Об этом учреждение сообщает на своей странице во «ВКонтакте».</text:p>
      <text:p text:style-name="Text_20_body">Программа мероприятий была насыщенной. Ребята изучали английский язык и информатику, посетили музеи Великой Отечественной войны, прошли несколько интеллектуальных квестов в столичных парках, поучаствовали в мастер-классах и много занимались спортом.</text:p>
      <text:p text:style-name="Text_20_body">Коллектив образовательного учреждения пожелал всем учащимся хорошего летнего отдыха и выразил надежду повторить программу «Прогресс» на осенних каникулах. Фотоотчет можно увидеть по <text:a xlink:type="simple" xlink:href="https://vk.com/sch1002official?w=wall-132809905_2849" office:name=""><text:span text:style-name="Definition">ссылке</text:span></text:a>.</text:p>
      <text:p text:style-name="Text_20_body">-- Фото: школа № 1002</text:p>
      <text:p text:style-name="Text_20_body"><text:line-break/></text:p>
      <text:p text:style-name="Text_20_body">Адрес страницы: <text:a xlink:type="simple" xlink:href="http://solntsevo.mos.ru/presscenter/news/detail/11674699.html" office:name=""><text:span text:style-name="Definition">http://solntsevo.mos.ru/presscenter/news/detail/11674699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23:16:25Z</meta:creation-date>
    <dc:date>2023-07-10T23:16:25Z</dc:date>
  </office:meta>
</office:document-meta>
</file>