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логонка-спутник-критериум-и-розыгрыш-велосипедов-для-зрителей-пройдут-на-территории-лужников-1-июля"/>Велогонка Спутник Критериум и розыгрыш велосипедов для зрителей пройдут на территории Лужников 1 июля<text:bookmark-end text:name="велогонка-спутник-критериум-и-розыгрыш-велосипедов-для-зрителей-пройдут-на-территории-лужников-1-июля"/></text:h>
      <text:p text:style-name="First_20_paragraph">30.06.2023</text:p>
      <text:p text:style-name="Text_20_body"><text:line-break/></text:p>
      <text:p text:style-name="Text_20_body">Уже завтра, 1 июля, на территории спорткомплекса «Лужники» состоится кольцевая велогонка Sputnik Criterium. Это вторая гонка формата Критериум в текущем сезоне. Организатор – Национальная ассоциация ветеранов и любителей велоспорта.</text:p>
      <text:p text:style-name="Text_20_body"><text:line-break/></text:p>
      <text:p text:style-name="Text_20_body">В скоростном велозаезде примут участие опытные спортсмены-любители, а также бывшие профессионалы. Гонщики разыграют между собой денежный приз этого этапа в размере 300 тыс. рублей, а зрители, которые придут поболеть за участников, получат шанс выиграть один из трех велосипедов.</text:p>
      <text:p text:style-name="Text_20_body"><text:line-break/></text:p>
      <text:p text:style-name="Text_20_body">Формат Спутника сочетает в себе лучшее из мирового опыта – это практически Формула-1 на велосипедах. Участникам нужно преодолеть несколько поворотов всего за 650 метров дистанции, а затем – начать заново. Один заезд длится от 15 до 30 минут. В финале гонщики пролетят до 45 кругов.</text:p>
      <text:p text:style-name="Text_20_body"><text:line-break/></text:p>
      <text:p text:style-name="Text_20_body">Велогонка пройдет в двух категориях – LEAGUE и SPORT. В первой участвуют сильнейшие гонщики, которые нацелены на победу и получение значительных призов. Вторая категория предназначена для опытных участников.</text:p>
      <text:p text:style-name="Text_20_body"><text:line-break/></text:p>
      <text:p text:style-name="Text_20_body">Традиционно организаторы проведут прямую трансляцию в группе Cyclingrace ВКонтакте: <text:a xlink:type="simple" xlink:href="https://vk.com/cyclingraceru" office:name=""><text:span text:style-name="Definition">https://vk.com/cyclingraceru</text:span></text:a>. Все желающие смогут присоединиться к соревнованию в режиме онлайн.</text:p>
      <text:p text:style-name="Text_20_body"><text:line-break/></text:p>
      <text:p text:style-name="Text_20_body">Зарегистрироваться, а также получить подробную информацию о событии можно на сайте <text:a xlink:type="simple" xlink:href="https://cyclingrace.ru/luzniki-20230107" office:name=""><text:span text:style-name="Definition">https://cyclingrace.ru/luzniki-20230107</text:span></text:a>.</text:p>
      <text:p text:style-name="Text_20_body">По итогам гонки будут выбраны два самых активных участника в обеих категориях и обладатели самого быстрого времени, которые также получат ценные призы. Результаты велогонки войдут в рейтинг серии Cyclingrace 2023.</text:p>
      <text:p text:style-name="Text_20_body"><text:line-break/></text:p>
      <text:p text:style-name="Text_20_body"><text:line-break/></text:p>
      <text:p text:style-name="Text_20_body">Фото: Московский велофестиваль</text:p>
      <text:p text:style-name="Text_20_body"><text:line-break/></text:p>
      <text:p text:style-name="Text_20_body"><text:line-break/></text:p>
      <text:p text:style-name="Text_20_body">Адрес страницы: <text:a xlink:type="simple" xlink:href="http://solntsevo.mos.ru/presscenter/news/detail/11690114.html" office:name=""><text:span text:style-name="Definition">http://solntsevo.mos.ru/presscenter/news/detail/11690114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1:28:00Z</meta:creation-date>
    <dc:date>2023-08-22T11:28:00Z</dc:date>
  </office:meta>
</office:document-meta>
</file>