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а-1000-открыла-набор-в-секцию-олимпийского-тхэквондо"/>Школа № 1000 открыла набор в секцию олимпийского тхэквондо<text:bookmark-end text:name="школа-1000-открыла-набор-в-секцию-олимпийского-тхэквондо"/></text:h>
      <text:p text:style-name="First_20_paragraph">08.08.2023</text:p>
      <text:p text:style-name="Text_20_body">Школа № 1000 открыла набор в секцию олимпийского тхэквондо. Как сообщается на ее <text:a xlink:type="simple" xlink:href="https://vk.com/club205597551?w=wall-205597551_2002" office:name=""><text:span text:style-name="Definition">странице</text:span></text:a> в соцсети «ВКонтакте», заниматься этим видом спорта приглашают детей и подростков в возрасте от 3,5 до 14 лет.</text:p>
      <text:p text:style-name="Text_20_body">Тренировки включают в себя:</text:p>
      <text:p text:style-name="Text_20_body">- базовую технику тхэквондо,<text:line-break/>- веселые эстафеты и подвижные игры,<text:line-break/>- развитие гибкости, координации, ловкости,<text:line-break/>- аттестацию на пояса и сдачу нормативов ОФП,<text:line-break/>- участие во всероссийских соревнованиях,<text:line-break/>- выезды на спортивно-тренировочные сборы.</text:p>
      <text:p text:style-name="Text_20_body">Вести занятия с ребятами будут профессиональные тренеры. Записаться на них можно на портале mos.ru или по телефону 8 926 123-25-05.</text:p>
      <text:p text:style-name="Text_20_body">-- Фото: https://pxhere.com</text:p>
      <text:p text:style-name="Text_20_body"><text:line-break/></text:p>
      <text:p text:style-name="Text_20_body">Адрес страницы: <text:a xlink:type="simple" xlink:href="http://solntsevo.mos.ru/presscenter/news/detail/11760662.html" office:name=""><text:span text:style-name="Definition">http://solntsevo.mos.ru/presscenter/news/detail/11760662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13:45:14Z</meta:creation-date>
    <dc:date>2023-08-08T13:45:14Z</dc:date>
  </office:meta>
</office:document-meta>
</file>