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аксим-ликсутов-в-честь-дня-победы-парковки-в-москве-работают-бесплатно"/>Максим Ликсутов: в честь Дня Победы парковки в Москве работают бесплатно<text:bookmark-end text:name="максим-ликсутов-в-честь-дня-победы-парковки-в-москве-работают-бесплатно"/></text:h>
      <text:p text:style-name="First_20_paragraph">07.05.2025</text:p>
      <text:p text:style-name="Text_20_body">07.05.2025<text:line-break/><text:line-break/></text:p>
      <text:p text:style-name="Text_20_body"><text:line-break/></text:p>
      <text:p text:style-name="Text_20_body"><text:span text:style-name="T1">Как рассказал заместитель Мэра Москвы в Правительстве Москвы по вопросам транспорта и промышленности Максим Ликсутов, 8, 9 и 10 мая столичные парковки будут бесплатными.</text:span></text:p>
      <text:p text:style-name="Text_20_body"><text:line-break/></text:p>
      <text:p text:style-name="Text_20_body">Это коснется всех уличных парковок, в том числе на улицах с тарифами 380, 450 и 600 руб./час и в зонах динамического тарифа.</text:p>
      <text:p text:style-name="Text_20_body"><text:line-break/></text:p>
      <text:p text:style-name="Text_20_body">Парковки со шлагбаумом продолжат работать в обычном режиме.</text:p>
      <text:p text:style-name="Text_20_body"><text:line-break/></text:p>
      <text:p text:style-name="Text_20_body"><text:span text:style-name="T1">«Традиционно в дни государственных праздников уличные парковки в столице работают бесплатно по решению Мэра Москвы Сергея Собянина. Просим водителей парковаться правильно и соблюдать ПДД для безопасности всех участников дорожного движения»,</text:span> — отметил Максим Ликсутов.</text:p>
      <text:p text:style-name="Text_20_body"><text:line-break/></text:p>
      <text:p text:style-name="Text_20_body">Адрес страницы: <text:a xlink:type="simple" xlink:href="http://solntsevo.mos.ru/presscenter/news/detail/12954500.html" office:name=""><text:span text:style-name="Definition">http://solntsevo.mos.ru/presscenter/news/detail/12954500.html</text:span></text:a></text:p>
      <text:p text:style-name="Text_20_body"><text:a xlink:type="simple" xlink:href="http://solntsevo.mos.ru" office:name=""><text:span text:style-name="Definition">Управа района Солнц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6-10T17:53:11Z</meta:creation-date>
    <dc:date>2025-06-10T17:53:11Z</dc:date>
  </office:meta>
</office:document-meta>
</file>