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ини-настольный-рождественский"/>Мини настольный рождественский<text:bookmark-end text:name="мини-настольный-рождественский"/></text:h>
      <text:p text:style-name="First_20_paragraph">26.01.2015</text:p>
      <text:p text:style-name="Text_20_body">После зимних каникул в пятницу 16 января на Волынской, 12 собрались подростки (от 7 до 14 лет), чтобы определить победителей Открытого «Рождественского турнира по мини настольному теннису». Среди них были как завсегдатаи секции этой игры ГБУ «СДЦ «Радуга» Е. Сатаева, В. Татаринов, так и начинающие игроки Н. Навоян, С. Романов и другие.</text:p>
      <text:p text:style-name="Text_20_body">Конечно, чудес на свете не бывает, как говорится. Победителями стали сильнейшие «бойцы», уже имеющие опыт выступлений на окружных соревнованиях по настольному теннису в рамках Спартакиады «Московский двор – спортивный двор». Среди девочек сильнейшей стала Екатерина Сатаева (шк. №1000), убедительно переигравшая серебряного и бронзового призеров Марию Сененко (шк. №1007) и Алису Степанову (шк. №1728) с одинаковым счетом 2:0. У мальчиков не было равных Ерему Навояну (Юровская СШ Раменского района Московской области). «Серебро» досталось Ильдару Рахимзянову (шк. №1007), а бронзовую медаль завоевал Василий Татаринов (шк. №1728). Надо отдать ему должное, он боролся до конца и был близок к успеху в матче с Е. Навояном. Ведя в счете 1:0, Василий уступил сопернику во втором сете на балансе (11:13), а затем отдал концовку и третьего сета (12:14). Увы, на этот раз у него не получилось. Но опыт – это серьезное приобретение, и вместе с ним у Василия будут хорошие победы.</text:p>
      <text:p text:style-name="Text_20_body">И наконец скажем о последнем матче, который должен был определить абсолютного чемпиона турнира. В нем встретились победители Е. Сатаева и Е. Навоян. Встреча получилась по настоящему захватывающей. Лишь в концовке третьего решающего сета Катя чуть – чуть уступила: всего два очка не хватило ей для победы.</text:p>
      <text:p text:style-name="Text_20_body">А затем наступили самые приятные минуты. Победителям и призерам вручали кубки, медали и дипломы. Остальным участникам – памятные медали. В заключение все участники сфотографировались у новогодней елки. Кстати, <text:bookmark text:name="id__GoBack"/> заметим, что мини настольный теннис завоевывает все большую и большую популярность. И, чтобы не быть голословным, скажем о том, что на предстоящем 20-22 февраля в г. Чебоксары Чемпионате России состоятся и соревнования по мини настольному теннису – Фестиваль Активного образа жизни.</text:p>
      <text:p text:style-name="Text_20_body"><text:line-break/></text:p>
      <text:p text:style-name="Text_20_body">Адрес страницы: <text:a xlink:type="simple" xlink:href="http://solntsevo.mos.ru/presscenter/news/detail/1539319.html" office:name=""><text:span text:style-name="Definition">http://solntsevo.mos.ru/presscenter/news/detail/1539319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4T00:26:05Z</meta:creation-date>
    <dc:date>2024-07-24T00:26:05Z</dc:date>
  </office:meta>
</office:document-meta>
</file>