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состоялись-соревнования-по-стритболу-среди-населения-района-солнцево-в-спортивном-зале-спортивном-зале-3-отделения-гбоу-сош-1002-по-адресу-солнцевский-пр-т-7а."/>21 января состоялись соревнования по стритболу среди населения района Солнцево в спортивном зале спортивном зале 3 отделения ГБОУ СОШ № 1002 по адресу: Солнцевский пр-т, 7А.<text:bookmark-end text:name="января-состоялись-соревнования-по-стритболу-среди-населения-района-солнцево-в-спортивном-зале-спортивном-зале-3-отделения-гбоу-сош-1002-по-адресу-солнцевский-пр-т-7а."/></text:h>
      <text:p text:style-name="First_20_paragraph">24.02.2015</text:p>
      <text:p text:style-name="Text_20_body">Соревнования по стритболу среди населения района Солнцево прошли в соответствии с техникой безопасности и регламентом соревнований. Состав команды – 3 основных игроков и 1 запасной. По правилам игры в стритбол, игровое время- 6 минут + 1 минута чистого времени. После 3 командных фолов- каждый последующий фол пробивной.</text:p>
      <text:p text:style-name="Text_20_body">Всего в соревнованиях было 3 возрастные категории:</text:p>
      <text:p text:style-name="Text_20_body">·младшие классы школ района Солнцево</text:p>
      <text:p text:style-name="Text_20_body">·старшие классы школ района Солнцево</text:p>
      <text:p text:style-name="Text_20_body">·старшее население района Солнцево.</text:p>
      <text:p text:style-name="Text_20_body"><text:span text:style-name="T1">Итоги соревнований:</text:span></text:p>
      <text:p text:style-name="Text_20_body">I. Среди учащихся школ района Солнцево (младшие классы, 2001-2003 г.р.):</text:p>
      <text:p text:style-name="Text_20_body"><text:span text:style-name="T1">3 место</text:span> заняла команда «Радуга». Капитан команды- Денисов Д.А.</text:p>
      <text:p text:style-name="Text_20_body"><text:span text:style-name="T1">2 место</text:span> заняла команда «Орлы». Капитан команды- Чистяков А.Д.</text:p>
      <text:p text:style-name="Text_20_body"><text:span text:style-name="T1">1 место</text:span> заняла команда «Ястребы». Капитан команды- Федотов К.С.</text:p>
      <text:p text:style-name="Text_20_body">II. Среди учащихся школ района Солнцево (старшие классы, 1997-1999 г.р.):</text:p>
      <text:p text:style-name="Text_20_body"><text:span text:style-name="T1">3 место</text:span> заняла команда «Орлы». Капитан команды- Семякин Д.Е.</text:p>
      <text:p text:style-name="Text_20_body"><text:span text:style-name="T1">2 место</text:span> заняла команда «Радуга». Капитан команды- Леонтьев М.О.</text:p>
      <text:p text:style-name="Text_20_body"><text:span text:style-name="T1">1 место</text:span> заняла команда «Солнышко». Капитан команды- Морочкин Д.В.</text:p>
      <text:p text:style-name="Text_20_body">III. Старшее население района Солнцево (возраст- 18+).</text:p>
      <text:p text:style-name="Text_20_body"><text:span text:style-name="T1">3 место</text:span> заняла команда «БК Стас». Капитан команды- Вершинин А.Д.</text:p>
      <text:p text:style-name="Text_20_body"><text:span text:style-name="T1">2 место</text:span> заняла команда «Быки». Капитан команды- Чернышев Р.Ю.</text:p>
      <text:p text:style-name="Text_20_body"><text:span text:style-name="T1">1 место</text:span> заняла команда «Solncevo Team». Капитан команды- Пургин А.С.</text:p>
      <text:p text:style-name="Text_20_body">Все участники продемонстрировали красивую, зрелищную игру. Каждый игрок продемонстрировал волю к победе и показал, на что он способен.</text:p>
      <text:p text:style-name="Text_20_body"><text:line-break/></text:p>
      <text:p text:style-name="Text_20_body">Адрес страницы: <text:a xlink:type="simple" xlink:href="http://solntsevo.mos.ru/presscenter/news/detail/1609145.html" office:name=""><text:span text:style-name="Definition">http://solntsevo.mos.ru/presscenter/news/detail/1609145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5:17:08Z</meta:creation-date>
    <dc:date>2023-06-21T15:17:08Z</dc:date>
  </office:meta>
</office:document-meta>
</file>