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дуга-нас-радует"/>«Радуга» нас радует!<text:bookmark-end text:name="радуга-нас-радует"/></text:h>
      <text:p text:style-name="First_20_paragraph">17.03.2015</text:p>
      <text:p text:style-name="Text_20_body">В последнем зимнем турнире по хоккею на призы двукратного олимпийского чемпиона В.И. Старшинова среди юношей 2004-2004 годов рождения и проводимого фондом поддержки и развития спорта «Ветераны спорта» с 3 по 7 марта 2015 года на главном катке страны ВДНХ приняла участие и наша хоккейная команда «Радуга» из Солнцево.</text:p>
      <text:p text:style-name="Text_20_body">Соперниками были детские команды: «Лидер 1420» ЮВАО, «Метеор» САО, «Зеленоград» ЗеЛАО. В первой игре наши ребята уверенно переиграли команду Зеленограда со счетом 7:1. Вторая игра была напряженной, по ходу которой мы проигрывали 0:2, но сумели вырвать победу в матче 4:2 у команды «Метеор». Финальная игра с «Лидером 1420» прошла в обоюдоострой борьбе и обилием заброшенных шайб. Победу одержали наши хоккеисты со счетом 6:4 и стали чемпионами турнира, завоевав главный приз –кубок.</text:p>
      <text:p text:style-name="Text_20_body">Награждал ребят медалями и грамотами олимпийский чемпион Евгений Давыдов, кубок вручал Президент фонда «Ветераны спорта» А.П. Старостин. Приз лучшего бомбардира турнира получил наш нападающий Савосин Артем, забивший больше всех голов в играх. Подготовил ребят к турниру тренер Феофанов П.В., получивший индивидуальный приз лучшего тренера.</text:p>
      <text:p text:style-name="Text_20_body">Состав команды:</text:p>
      <text:p text:style-name="Text_20_body"><text:span text:style-name="T1">Тренер – Феофанов П.В.</text:span></text:p>
      <text:p text:style-name="Text_20_body">Назаров Дима,</text:p>
      <text:p text:style-name="Text_20_body">Моталин Саша,</text:p>
      <text:p text:style-name="Text_20_body">Юдин Артем,</text:p>
      <text:p text:style-name="Text_20_body">Роднищев Артем,</text:p>
      <text:p text:style-name="Text_20_body">Колесников Дима,</text:p>
      <text:p text:style-name="Text_20_body">Савосин Артем,</text:p>
      <text:p text:style-name="Text_20_body">Бараковский Георгий,</text:p>
      <text:p text:style-name="Text_20_body">Востриков Сергей,</text:p>
      <text:p text:style-name="Text_20_body">Гуркин Аркадий,</text:p>
      <text:p text:style-name="Text_20_body">Зубковский Лев,</text:p>
      <text:p text:style-name="Text_20_body">Селин Илья,</text:p>
      <text:p text:style-name="Text_20_body">Вратарь-Ерофеев Даниил</text:p>
      <text:p text:style-name="Text_20_body">Также принимал участие в играх: Казаков Даниил</text:p>
      <text:p text:style-name="Text_20_body">Желаем всем игрокам «Радуги» расти в своем мастерстве и новых побед в следующем сезоне! <text:bookmark text:name="id__GoBack"/></text:p>
      <text:p text:style-name="Text_20_body"><text:line-break/></text:p>
      <text:p text:style-name="Text_20_body">Адрес страницы: <text:a xlink:type="simple" xlink:href="http://solntsevo.mos.ru/presscenter/news/detail/1662870.html" office:name=""><text:span text:style-name="Definition">http://solntsevo.mos.ru/presscenter/news/detail/1662870.html</text:span></text:a></text:p>
      <text:p text:style-name="Text_20_body"><text:a xlink:type="simple" xlink:href="http://solntsevo.mos.ru" office:name=""><text:span text:style-name="Definition">Управа района Солнц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2T15:37:54Z</meta:creation-date>
    <dc:date>2023-06-02T15:37:54Z</dc:date>
  </office:meta>
</office:document-meta>
</file>