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хоккеисты-из-солнцево-стали-чемпионами"/>Юные хоккеисты из Солнцево стали чемпионами<text:bookmark-end text:name="юные-хоккеисты-из-солнцево-стали-чемпионами"/></text:h>
      <text:p text:style-name="First_20_paragraph">17.03.2015</text:p>
      <text:p text:style-name="Text_20_body"><text:span text:style-name="T1">В последнем зимнем турнире по хоккею на призы двукратного олимпийского чемпиона В.И. Старшинова среди юношей 2003–2004 годов рождения победила хоккейная команда «Радуга» из Солнцево.</text:span></text:p>
      <text:p text:style-name="Text_20_body">Турнир проходил на катке ВДНХ с 3 по 7 марта. Проводил его Фонд поддержки и развития спорта «Ветераны спорта». Соперниками «Радуги» были детские команды «Лидер 1420» (ЮВАО), «Метеор» (САО), «Зеленоград» (ЗеЛАО).</text:p>
      <text:p text:style-name="Text_20_body">В первой игре наши ребята уверенно переиграли команду Зеленограда со счетом 7:1. Вторая игра была напряженной: сначала «Радуга» проигрывала 0:2, но все же сумела вырвать победу у команды «Метеор» – матч закончился со счетом 4:2. Финальная игра с «Лидером 1420» прошла в обоюдоострой борьбе, с обилием заброшенных шайб. Победу одержали наши хоккеисты со счетом 6:4. Команда «Радуга» стала чемпионом турнира, завоевав главный приз – кубок.</text:p>
      <text:p text:style-name="Text_20_body">Медалями и грамотами ребят награждал олимпийский чемпион Евгений Витальевич Давыдов, кубок вручал президент фонда «Ветераны спорта» Александр Павлович Старостин. Приз лучшего бомбардира турнира получил наш нападающий Артем Савосин, забивший больше всех голов в играх. Подготовил ребят к турниру тренер Павел Владимирович Феофанов, получивший индивидуальный приз лучшего тренера.</text:p>
      <text:p text:style-name="Text_20_body">В составе команды, завоевавшей кубок чемпиона, играли: Дима Назаров, Саша Моталин, Артем Юдин, Артем Роднищев, Дима Колесников, Артем Савосин, Георгий Бараковский, Сергей Востриков, Аркадий Гуркин, Лев Зубковский, Илья Селин, вратарь – Даниил Ерофеев. Также в играх принимал участие Даниил Казаков.</text:p>
      <text:p text:style-name="Text_20_body">Желаем всем игрокам «Радуги» новых побед в следующем сезоне!</text:p>
      <text:p text:style-name="Text_20_body"><text:line-break/></text:p>
      <text:p text:style-name="Text_20_body"><text:line-break/></text:p>
      <text:p text:style-name="Text_20_body">Адрес страницы: <text:a xlink:type="simple" xlink:href="http://solntsevo.mos.ru/presscenter/news/detail/1663961.html" office:name=""><text:span text:style-name="Definition">http://solntsevo.mos.ru/presscenter/news/detail/1663961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1:44:53Z</meta:creation-date>
    <dc:date>2023-05-13T11:44:53Z</dc:date>
  </office:meta>
</office:document-meta>
</file>