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утбол-баскетбол-и-пионербол-помогают-подружиться"/>Футбол, баскетбол и пионербол помогают подружиться<text:bookmark-end text:name="футбол-баскетбол-и-пионербол-помогают-подружиться"/></text:h>
      <text:p text:style-name="First_20_paragraph">19.03.2015</text:p>
      <text:p text:style-name="Text_20_body"><text:line-break/>Ребята, посещающие Отделение дневного пребывания несовершеннолетних в ГБУ ЦСПС и Д «Журавушка», в рамках программы ОФП продолжают совершенствовать свою физическую форму. Они не только играют в подвижные игры, футбол, баскетбол, пионербол, но и два раза в неделю посещают ФОК с бассейном «Альбатрос».</text:p>
      <text:p text:style-name="Text_20_body">Желаем юным спортсменам успехов, воли к победе и самое главное – не только добиться спортивных достижений, но и найти новых друзей, познакомиться, установить дружеские контакты.</text:p>
      <text:p text:style-name="Text_20_body"><text:line-break/></text:p>
      <text:p text:style-name="Text_20_body">Адрес страницы: <text:a xlink:type="simple" xlink:href="http://solntsevo.mos.ru/presscenter/news/detail/1669464.html" office:name=""><text:span text:style-name="Definition">http://solntsevo.mos.ru/presscenter/news/detail/1669464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0:38:38Z</meta:creation-date>
    <dc:date>2023-05-24T00:38:38Z</dc:date>
  </office:meta>
</office:document-meta>
</file>