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ульти-пульти-порадовали-ветеранов"/>«Мульти-пульти» порадовали ветеранов<text:bookmark-end text:name="мульти-пульти-порадовали-ветеранов"/></text:h>
      <text:p text:style-name="First_20_paragraph">28.05.2015</text:p>
      <text:p text:style-name="Text_20_body"/>
      <text:p text:style-name="Text_20_body"><text:span text:style-name="T1">Театрализованное представление «Каждое имя в памяти и в сердце», посвященное Дню Победы, прошло для ветеранов и пенсионеров района в спортивно-досуговом центре «Радуга»</text:span></text:p>
      <text:p text:style-name="Text_20_body">Праздничным концертом поздравили дорогих гостей педагоги и воспитанники центра «Радуга». Торжественно-лирическое настроение создали ведущие мероприятия – талантливые педагоги Анна Рощина и Александр Зиборов. Зрители умилились, когда на сцену вышли самые маленькие воспитанники, обучающиеся в кружках «Мульти-пульти» и «Актерского мастерства «Браво», которые подготовили для ветеранов песни, танцы и стихи. Аплодисменты и крики «Браво!» сопровождали также военно-патриотические и казачьи песни в исполнении их автора, музыканта и руководителя клуба авторской песни Александра Ивановича.</text:p>
      <text:p text:style-name="Text_20_body">В память о встрече гостям были вручены ценные подарки и поздравительные открытки, которые воспитанники центра сделали своими руками. Расставаясь, ветераны выразили всем, кто принимал участие в театрализованном представлении, благодарность за отличную организацию праздника, за теплый и дружеский прием.</text:p>
      <text:p text:style-name="Text_20_body"><text:line-break/></text:p>
      <text:p text:style-name="Text_20_body">Адрес страницы: <text:a xlink:type="simple" xlink:href="http://solntsevo.mos.ru/presscenter/news/detail/1896547.html" office:name=""><text:span text:style-name="Definition">http://solntsevo.mos.ru/presscenter/news/detail/1896547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20:37:35Z</meta:creation-date>
    <dc:date>2023-05-26T20:37:35Z</dc:date>
  </office:meta>
</office:document-meta>
</file>