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радуги-в-лужниках"/>Спортсмены «Радуги» в Лужниках<text:bookmark-end text:name="спортсмены-радуги-в-лужниках"/></text:h>
      <text:p text:style-name="First_20_paragraph">04.08.2015</text:p>
      <text:p text:style-name="Text_20_body">В субботу, 25 июля 2015 года, состоялся Х-й традиционный праздник «Московский спорт в Лужниках». В этот день на 60-и спортивных площадках любители физической культуры и спорта демонстрировали свои возможности в различных видах: от экстремальных (мотофристайл, паркур, велотриал, флетленд, фрисби, армреслинг и др.) до традиционных, среди которых нашлось место для настольного тенниса (площадка № 35) и мини настольного тенниса (№ 50) – тех видов спорта, которые развиваются в солнцевском ГБУ «СДЦ «Радуга». Естественно, что наши теннисисты не остались в стороне от праздника и приняли в нем самое активное участие. Один из них выступил весьма успешно, дойдя до полуфинала открытого турнира по настольному теннису, в котором играли спортсмены всех возрастов.</text:p>
      <text:p text:style-name="Text_20_body">Погода в этот день была по-настоящему летняя. Ей соответствовало и настроение участников «спортивных баталий» и многочисленных болельщиков. Победителями становились, конечно же, наиболее подготовленные участники, которые с физической культурой «дружат» на регулярной основе. Спорт для них также естествен, как сама жизнь.</text:p>
      <text:p text:style-name="Text_20_body">Всем призерам соревнований были вручены призы (фирменные майки, различные сувениры и пр.). На празднике широко была представлена и развлекательная программа.</text:p>
      <text:p text:style-name="Text_20_body">Х-й традиционный праздник «Московский спорт в Лужниках» состоялся, не оставив никого равнодушным.</text:p>
      <text:p text:style-name="Text_20_body"><text:line-break/></text:p>
      <text:p text:style-name="Text_20_body">Адрес страницы: <text:a xlink:type="simple" xlink:href="http://solntsevo.mos.ru/presscenter/news/detail/2049802.html" office:name=""><text:span text:style-name="Definition">http://solntsevo.mos.ru/presscenter/news/detail/204980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4:42:25Z</meta:creation-date>
    <dc:date>2023-06-01T14:42:25Z</dc:date>
  </office:meta>
</office:document-meta>
</file>