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стика-тела-обретает-поклонниц"/>«Пластика тела» обретает поклонниц<text:bookmark-end text:name="пластика-тела-обретает-поклонниц"/></text:h>
      <text:p text:style-name="First_20_paragraph">29.09.2015</text:p>
      <text:p text:style-name="Text_20_body"/>
      <text:p text:style-name="Text_20_body"><text:span text:style-name="T1">Новая секция в досуговом центре «Радуга» становится все популярней</text:span></text:p>
      <text:p text:style-name="Text_20_body">«Пластика тела» - секция для дам в возрасте от 55 лет и старше. Женщины, посещающие тренировки, занимаются специальными комплексами упражнений – пилатесом и калланетикой. Точней, они выполняют микс из этих упражнений – авторские программы подготовлены профессиональными тренерами.</text:p>
      <text:p text:style-name="Text_20_body">Занятия начались 15 сентября. Они проходят дважды в неделю: одна группа тренируется во вторник и четверг с 10.00 до 10.40, а другая – в те же самые дни с 11.00 до 11.40.</text:p>
      <text:p text:style-name="Text_20_body">Группы маленькие – максимум по пять человек. Это сделано специально, потому что помещение не очень большое. Но в-целом, как отмечают организаторы, так даже удобней, поскольку пилатес относится к группе ЛФК (лечебной физкультуры) и занятия в больших группах нецелесообразны. Важно, чтобы тренер мог следить за правильностью выполнения всех упражнений. В «Радуге» - следит!</text:p>
      <text:p text:style-name="Text_20_body">Курс – 8 занятий. Но в дальнейшем, освоив упражнения, женщины могут продолжить заниматься дома, самостоятельно.</text:p>
      <text:p text:style-name="Text_20_body">Напомним, в апреле 2015 года на портале «Активный гражданин» было проведено голосование на предмет потребности в различных видах спорта среди женщин от 55 до 60 лет. Как показало голосование, жительницы района Солнцево отдают предпочтение пилатесу и калланетике. В результате в ДЦ «Радуга» появилась новая секция. Таким образом, активность на портале подвигла к активности в реальной жизни. «Пластика тела» работает и пользуется успехом у дам.</text:p>
      <text:p text:style-name="Text_20_body"><text:line-break/></text:p>
      <text:p text:style-name="Text_20_body">Адрес страницы: <text:a xlink:type="simple" xlink:href="http://solntsevo.mos.ru/presscenter/news/detail/2190872.html" office:name=""><text:span text:style-name="Definition">http://solntsevo.mos.ru/presscenter/news/detail/2190872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08:13:39Z</meta:creation-date>
    <dc:date>2023-05-13T08:13:39Z</dc:date>
  </office:meta>
</office:document-meta>
</file>