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воспитанники-школы-борец-привезли-четыре-медали-с-турнира-по-тхэквондо"/>Воспитанники школы «Борец» привезли четыре медали с турнира по тхэквондо<text:bookmark-end text:name="воспитанники-школы-борец-привезли-четыре-медали-с-турнира-по-тхэквондо"/></text:h>
      <text:p text:style-name="First_20_paragraph">18.10.2017</text:p>
      <text:p text:style-name="Text_20_body">Престижные соревнования прошли в Москве</text:p>
      <text:p text:style-name="Text_20_body">10-й традиционный открытый юношеский турнир по тхэквондо (ВТФ) «Беркут» состоялся в спортивном комплексе Московского государственного строительного университета. В состязании принимали участие почти 500 спортсменов в возрасте от 10 до 17 лет и в весовых категориях от 24 до 73 кг и более. Среди участников были тхэквондисты из спортивных учреждений Москвы и различных регионов России. В итоге среди представителей школы «Борец» оказались один золотой медалист и три призера. Победителем стал Николай Гаврилюк (33 кг), на вором месте – Кирилл Ширков (29 кг) и Андрей Ильин (38 кг), бронзовая медаль досталась Александру Осинскому (41 кг).</text:p>
      <text:p text:style-name="Text_20_body">Анна Васенина</text:p>
      <text:p text:style-name="Text_20_body">Фото: ДЮСШ «Борец»</text:p>
      <text:p text:style-name="Text_20_body"><text:line-break/></text:p>
      <text:p text:style-name="Text_20_body">Адрес страницы: <text:a xlink:type="simple" xlink:href="http://solntsevo.mos.ru/presscenter/news/detail/6925082.html" office:name=""><text:span text:style-name="Definition">http://solntsevo.mos.ru/presscenter/news/detail/6925082.html</text:span></text:a></text:p>
      <text:p text:style-name="Text_20_body"><text:a xlink:type="simple" xlink:href="http://solntsevo.mos.ru" office:name=""><text:span text:style-name="Definition">Управа района Солнцев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4-04-26T15:55:49Z</meta:creation-date>
    <dc:date>2024-04-26T15:55:49Z</dc:date>
  </office:meta>
</office:document-meta>
</file>