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кольный-двор-лучшее-место-для-семейного-отдыха-в-москве"/>ШКОЛЬНЫЙ ДВОР – ЛУЧШЕЕ МЕСТО ДЛЯ СЕМЕЙНОГО ОТДЫХА В МОСКВЕ<text:bookmark-end text:name="школьный-двор-лучшее-место-для-семейного-отдыха-в-москве"/></text:h>
      <text:p text:style-name="First_20_paragraph">10.08.2018</text:p>
      <text:p text:style-name="Text_20_body">Что может быть прекраснее отдыха и прогулки на свежем воздухе на благоустроенной территории, где созданы условия для полезного и комфортного времяпрепровождения маленьких и взрослых москвичей?<text:line-break/>Особенно если эта территория находится рядом с домом.</text:p>
      <text:p text:style-name="Text_20_body">В Солнцевском районе, территория ГБОУ Школа № 1002 всегда открыта для москвичей. В школьном дворике прекрасно проводят время юные москвичи, их родители, а также бабушки и дедушки.</text:p>
      <text:p text:style-name="Text_20_body">Для самых активных доступны оборудованные зоны для бега и велоспорта, а любители спокойного отдыха смогут насладиться чтением среди зелени и моря цветов.</text:p>
      <text:p text:style-name="Text_20_body"><text:line-break/></text:p>
      <text:p text:style-name="Text_20_body">Адрес страницы: <text:a xlink:type="simple" xlink:href="http://solntsevo.mos.ru/presscenter/news/detail/7502142.html" office:name=""><text:span text:style-name="Definition">http://solntsevo.mos.ru/presscenter/news/detail/7502142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4:13:53Z</meta:creation-date>
    <dc:date>2023-05-30T14:13:53Z</dc:date>
  </office:meta>
</office:document-meta>
</file>