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да-масленица"/>Рада-Масленица<text:bookmark-end text:name="рада-масленица"/></text:h>
      <text:p text:style-name="First_20_paragraph">28.02.2019</text:p>
      <text:p text:style-name="Text_20_body">Наш Центр «Журавушка» участвует в V Ежегодном открытом конкурсе на лучшую масленичную куклу «Сударыня Масленица». Конкурс проходит в Культурном центре «Внуково» до 8 марта.</text:p>
      <text:p text:style-name="Text_20_body">Рада-Масленица – так назвали свою куклу Микишенко Настя и руководитель кружка «Рукоделие» Татьяна Валерьевна Пантюхова. Для поделки использовались – ткань, ленты, нити и бисер. Обычно кукла Масленица изготавливалась на праздник и хранилась весь год, как залог плодородия и здоровья, символ достатка.</text:p>
      <text:p text:style-name="Text_20_body">Расписание кружка «Рукоделие»:</text:p>
      <text:p text:style-name="Text_20_body">ул. Интернациональная, д. 2, к.1 – вторник, четверг – 16:30-19:00</text:p>
      <text:p text:style-name="Text_20_body">ул. Волынская, д. 3 – среда – 14:00-18:00</text:p>
      <text:p text:style-name="Text_20_body"><text:a xlink:type="simple" xlink:href="http://xn--80aabfct4a8bzabd4d.xn--p1ai/" office:name=""><text:span text:style-name="Definition"><text:span text:style-name="T1">http://гбужуравушка.рф/</text:span></text:span></text:a></text:p>
      <text:p text:style-name="Text_20_body"><text:line-break/></text:p>
      <text:p text:style-name="Text_20_body">Адрес страницы: <text:a xlink:type="simple" xlink:href="http://solntsevo.mos.ru/presscenter/news/detail/7920382.html" office:name=""><text:span text:style-name="Definition">http://solntsevo.mos.ru/presscenter/news/detail/7920382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7T01:49:51Z</meta:creation-date>
    <dc:date>2024-12-17T01:49:51Z</dc:date>
  </office:meta>
</office:document-meta>
</file>