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ршрут-автобуса-902-отменяется"/>Маршрут автобуса № 902 отменяется<text:bookmark-end text:name="маршрут-автобуса-902-отменяется"/></text:h>
      <text:p text:style-name="First_20_paragraph">09.10.2020</text:p>
      <text:p text:style-name="Text_20_body">Движение пересекающего Солнцево автобуса №902 прекращается. Об этом сообщается на <text:a xlink:type="simple" xlink:href="https://www.mos.ru/" office:name=""><text:span text:style-name="Definition">официальном сайте</text:span></text:a> мэра Москвы.</text:p>
      <text:p text:style-name="Text_20_body">Такое решение принято в связи проведением работ по строительству навесов на остановках автобусов и электробусов на территории Киевского вокзала. Отмена его движения позволит уменьшить интервалы для других автобусов.</text:p>
      <text:p text:style-name="Text_20_body">Напомним, данный экспрессный маршрут следовал от Киевского вокзала до Ново-Переделкина.</text:p>
      <text:p text:style-name="Text_20_body">Отмечается, что по этой же причине изменится движение автобусов № 157, 840, 474 и другого наземного транспорта. Посадка на все маршруты, отправляющиеся с платформы посередине площади Киевского вокзала, переносится к его зданию.</text:p>
      <text:p text:style-name="Text_20_body"><text:line-break/></text:p>
      <text:p text:style-name="Text_20_body">Адрес страницы: <text:a xlink:type="simple" xlink:href="http://solntsevo.mos.ru/presscenter/news/detail/9312402.html" office:name=""><text:span text:style-name="Definition">http://solntsevo.mos.ru/presscenter/news/detail/9312402.html</text:span></text:a></text:p>
      <text:p text:style-name="Text_20_body"><text:a xlink:type="simple" xlink:href="http://solntsevo.mos.ru" office:name=""><text:span text:style-name="Definition">Управа района Сол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6T03:07:24Z</meta:creation-date>
    <dc:date>2023-07-16T03:07:24Z</dc:date>
  </office:meta>
</office:document-meta>
</file>