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-борца-взял-бронзу-на-первенстве-россии-по-тхэквондо"/>Спортсмен «Борца» взял бронзу на первенстве России по тхэквондо<text:bookmark-end text:name="спортсмен-борца-взял-бронзу-на-первенстве-россии-по-тхэквондо"/></text:h>
      <text:p text:style-name="First_20_paragraph">15.10.2020</text:p>
      <text:p text:style-name="Text_20_body">Спортсмен школы «Борец» успешно выступил на первенстве России по тхэквондо. Об этом сообщается на <text:a xlink:type="simple" xlink:href="http://www.borec.ru/" office:name=""><text:span text:style-name="Definition">сайте</text:span></text:a> учебного заведения.</text:p>
      <text:p text:style-name="Text_20_body">Речь идет о Максиме Осине. Он занял третье место и получил бронзовую медаль на соревновании среди молодежи, а также выполнил норматив «Мастера спорта России».</text:p>
      <text:p text:style-name="Text_20_body">Уточняется, что соревнования проходили в городе Шахты Ростовской области.</text:p>
      <text:p text:style-name="Text_20_body">Как отмечается, теперь Максиму Осину предстоит выступить первенстве Европы.</text:p>
      <text:p text:style-name="Text_20_body"><text:line-break/></text:p>
      <text:p text:style-name="Text_20_body">Адрес страницы: <text:a xlink:type="simple" xlink:href="http://solntsevo.mos.ru/presscenter/news/detail/9327518.html" office:name=""><text:span text:style-name="Definition">http://solntsevo.mos.ru/presscenter/news/detail/9327518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01:32:07Z</meta:creation-date>
    <dc:date>2023-07-03T01:32:07Z</dc:date>
  </office:meta>
</office:document-meta>
</file>