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олнцеве-изменится-ряд-транзитных-автобусных-маршрутов"/>В Солнцеве изменится ряд транзитных автобусных маршрутов<text:bookmark-end text:name="в-солнцеве-изменится-ряд-транзитных-автобусных-маршрутов"/></text:h>
      <text:p text:style-name="First_20_paragraph">23.10.2020</text:p>
      <text:p text:style-name="Text_20_body">В Западном административном округе введены изменения в несколько автобусных маршрутов. Нововведения коснутся двух курсирующих через Солнцево автобусов, сообщается на <text:a xlink:type="simple" xlink:href="https://www.mos.ru/news/item/81604073/" office:name=""><text:span text:style-name="Definition">официальном сайте мэра и правительства Москвы</text:span></text:a>.</text:p>
      <text:p text:style-name="Text_20_body">С 31 октября изменится маршрут автобуса № 374, начинающий свое движение в районе Рассказовки. При следовании к станции метро «Новопеределкино» вместо Боровской улицы они проедут по боковому проезду Боровского шоссе.</text:p>
      <text:p text:style-name="Text_20_body">В этот же день изменится схема движения автобуса № 881. Для этого маршрута остановка «Рассказовка-1» переносится с Боровской улицы на Боровское шоссе. Здесь можно будет пересесть на автобусы № 166, 750, 950 и Н11.</text:p>
      <text:p text:style-name="Text_20_body">Изменения вводятся в связи со строительством транспортной развязки дороги Солнцево — Бутово — Видное с Боровским шоссе.</text:p>
      <text:p text:style-name="Text_20_body">-- Фото: mos.ru</text:p>
      <text:p text:style-name="Text_20_body"><text:line-break/></text:p>
      <text:p text:style-name="Text_20_body">Адрес страницы: <text:a xlink:type="simple" xlink:href="http://solntsevo.mos.ru/presscenter/news/detail/9354211.html" office:name=""><text:span text:style-name="Definition">http://solntsevo.mos.ru/presscenter/news/detail/9354211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7T14:40:56Z</meta:creation-date>
    <dc:date>2023-12-17T14:40:56Z</dc:date>
  </office:meta>
</office:document-meta>
</file>