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лице-богданова-появилась-бесплатная-парковка"/>На улице Богданова появилась бесплатная парковка<text:bookmark-end text:name="на-улице-богданова-появилась-бесплатная-парковка"/></text:h>
      <text:p text:style-name="First_20_paragraph">20.01.2021</text:p>
      <text:p text:style-name="Text_20_body">Начальник Госинспекции по недвижимости Москвы Владислав Овчинский заявил, что в Солнцеве появилась бесплатная парковка для автомобилей, рассчитанная на 100 мест. Об этом сообщается на <text:a xlink:type="simple" xlink:href="https://www.mos.ru/" office:name=""><text:span text:style-name="Definition">сайте</text:span></text:a> мэра столицы.</text:p>
      <text:p text:style-name="Text_20_body">Она организована на земельном участке площадью порядка 1,5 тысячи квадратных метров около 32 владения на улице Богданова.</text:p>
      <text:p text:style-name="Text_20_body">Уточняется, что ранее на этой территории располагались два металлических контрольно-пропускных пункта и 200-метровый забор. В ходе контрольно-инспекционных мероприятий Госинспекция по недвижимости пришла к выводу, что эти объекты были возведены незаконно.</text:p>
      <text:p text:style-name="Text_20_body">Кроме того, данный участок не состоял на государственном кадастровом учете и не был обременен земельно-правовыми отношениями.</text:p>
      <text:p text:style-name="Text_20_body">Уточняется, что контрольно-пропускные пункты и забор уже демонтированы. Соответствующее решение было принято на заседании Окружной комиссии по пресечению самовольного строительства на территории Западного административного округа Москвы.</text:p>
      <text:p text:style-name="Text_20_body">-- Фото: https://www.mos.ru</text:p>
      <text:p text:style-name="Text_20_body"><text:line-break/></text:p>
      <text:p text:style-name="Text_20_body">Адрес страницы: <text:a xlink:type="simple" xlink:href="http://solntsevo.mos.ru/presscenter/news/detail/9653100.html" office:name=""><text:span text:style-name="Definition">http://solntsevo.mos.ru/presscenter/news/detail/9653100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12:21:29Z</meta:creation-date>
    <dc:date>2023-10-05T12:21:29Z</dc:date>
  </office:meta>
</office:document-meta>
</file>