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анда-школы-1542-завоевала-бронзу-на-соревнованиях-по-волейболу-весенняя-капель"/>Команда школы № 1542 завоевала бронзу на соревнованиях по волейболу «Весенняя капель»<text:bookmark-end text:name="команда-школы-1542-завоевала-бронзу-на-соревнованиях-по-волейболу-весенняя-капель"/></text:h>
      <text:p text:style-name="First_20_paragraph">15.03.2021</text:p>
      <text:p text:style-name="Text_20_body">Ученицы школы №1542 успешно приняли участие в соревнованиях по волейболу «Весенняя капель». Об этом сообщается на <text:a xlink:type="simple" xlink:href="https://gym1542.mskobr.ru/#/" office:name=""><text:span text:style-name="Definition">официальном сайте</text:span></text:a> учебного заведения.</text:p>
      <text:p text:style-name="Text_20_body">Так, команда «Феникс» завоевала третье место. Девушки продемонстрировали умение поддерживать друг друга, помогать и принимать коллективные решения.</text:p>
      <text:p text:style-name="Text_20_body">В турнире принимали участие состоящие из девушек 2008-2009 годов рождения сборные. Первое место заняла команда «Долгопрудный», а второе - «Виктория».</text:p>
      <text:p text:style-name="Text_20_body">Соревнование состоялось 14 марта и прошло на базе спортивной школы олимпийского резерва №73 «Виктория».</text:p>
      <text:p text:style-name="Text_20_body">-- Фото: https://pixabay.com/</text:p>
      <text:p text:style-name="Text_20_body"><text:line-break/></text:p>
      <text:p text:style-name="Text_20_body">Адрес страницы: <text:a xlink:type="simple" xlink:href="http://solntsevo.mos.ru/presscenter/news/detail/9785600.html" office:name=""><text:span text:style-name="Definition">http://solntsevo.mos.ru/presscenter/news/detail/9785600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6T02:18:07Z</meta:creation-date>
    <dc:date>2024-04-26T02:18:07Z</dc:date>
  </office:meta>
</office:document-meta>
</file>