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дустрия-спорта-и-красоты-продолжила-рост-в-марте"/>Индустрия спорта и красоты продолжила рост в марте<text:bookmark-end text:name="индустрия-спорта-и-красоты-продолжила-рост-в-марте"/></text:h>
      <text:p text:style-name="First_20_paragraph">08.04.2021</text:p>
      <text:p text:style-name="Text_20_body">Организации индустрии спорта и красоты, показавшие рост выручки в феврале, продолжили в марте наращивать обороты. В марте спортивные организации увеличили выручку на 17,6% - до 4 млрд рублей по сравнению с предыдущим месяцем, сообщил заместитель мэра Москвы по вопросам экономической политики и имущественно-земельных отношений Владимир Ефимов.</text:p>
      <text:p text:style-name="Text_20_body">«Приближающийся летний сезон и возвращение к привычному потребительскому поведению по мере снятия ограничений, связанных с пандемией, позволили фитнес-центрам увеличить свою выручку до 1 млрд рублей - на 11,9% по сравнению с предыдущим месяцем. Продолжают пользоваться высоким спросом и спортивные товары – обороты магазинов спортивных товаров и оборудования, выросли в марте до 1,3 млрд рублей - на 13,1% по отношению к февралю», - отметил заммэра.</text:p>
      <text:p text:style-name="Text_20_body">По оценке Аналитического центра Москвы, индустрия красоты вернулась на докризисные позиции, оборот предприятий этой сферы в 1 квартале 2021 года превысил на 1,1% показатель прошлого года, достигнув 10,7 млрд рублей.</text:p>
      <text:p text:style-name="Text_20_body">«Траты москвичей в парикмахерских и салонах красоты в марте выросли на 23% - до 4,25 млрд рублей. Повышенным спросом в первый месяц весны пользовались также косметика и парфюмерия, в том числе, благодаря празднованию 8 Марта. В результате, выручка розничных магазинов, осуществляющих торговлю косметикой и парфюмерией, увеличилась за минувший месяц на 20,3% до 8,9 млрд рублей по отношению к февралю», - добавил министр Правительства Москвы, глава департамента экономической политики и развития города Кирилл Пуртов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solntsevo.mos.ru/presscenter/news/detail/9854791.html" office:name=""><text:span text:style-name="Definition">http://solntsevo.mos.ru/presscenter/news/detail/9854791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03:25:47Z</meta:creation-date>
    <dc:date>2024-08-20T03:25:47Z</dc:date>
  </office:meta>
</office:document-meta>
</file>