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школы-борец-победили-в-соревнованиях-первенства-россии-по-сумо"/>Спортсмены школы «Борец» победили в соревнованиях первенства России по сумо<text:bookmark-end text:name="спортсмены-школы-борец-победили-в-соревнованиях-первенства-россии-по-сумо"/></text:h>
      <text:p text:style-name="First_20_paragraph">14.05.2021</text:p>
      <text:p text:style-name="Text_20_body">В Нальчике завершился первый день первенства России по сумо среди юношей и девушек.</text:p>
      <text:p text:style-name="Text_20_body">Как сообщается на сайте спортивной школы «Борец», медали разыгрывались в возрастной группе до 15 лет.</text:p>
      <text:p text:style-name="Text_20_body">Сумоисты школы завоевали две золотых и пять бронзовых медалей.</text:p>
      <text:p text:style-name="Text_20_body">Чемпионами стали Цыпленков Илья и Цыкало Кирилл. Бронза досталась Квачантиридзе Александру, Михайлову Тимуру, Шангирееву Тимуру, Аушеву Хаджибикару и Маркиной Насте.</text:p>
      <text:p text:style-name="Text_20_body">Ребят поздравили с победой, ожидаются выступления спортсменов следующей возрастной категории.</text:p>
      <text:p text:style-name="Text_20_body">-- Фото: школа «Борец»</text:p>
      <text:p text:style-name="Text_20_body"><text:line-break/></text:p>
      <text:p text:style-name="Text_20_body">Адрес страницы: <text:a xlink:type="simple" xlink:href="http://solntsevo.mos.ru/presscenter/news/detail/9949155.html" office:name=""><text:span text:style-name="Definition">http://solntsevo.mos.ru/presscenter/news/detail/9949155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07:28:02Z</meta:creation-date>
    <dc:date>2023-07-25T07:28:02Z</dc:date>
  </office:meta>
</office:document-meta>
</file>